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nen – vergunning c.q. ontheffing (Evenement) – Buurt BBQ Goudenregenplantsoen in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of het college van burgemeester en wethouders van de gemeente Rhenen maakt/maken bekend in de periode van donderdag 23 tot en met vrijdag 31 juli 2026 de volgende vergunningen c.q. ontheffingen zijn verleend:</text:p>
            <text:p text:style-name="common-al"/>
            <text:p text:style-name="tussenkopcur">24 juli 2026</text:p>
            <text:p text:style-name="tussenkopcur">Evenementen/ activiteiten - (burg.)</text:p>
            <text:p text:style-name="common-al">- Buurt BBQ ‘Goudenregenplantsoen Buurt Party!’ op vrijdag 28 augustus 2026 van 16.00 uur tot 23.00 uur in en rondom de speeltuin aan het Goudenregenplantsoen in Rhenen.</text:p>
            <text:p text:style-name="common-al"/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485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Gemeente Rhenen – vergunning c.q. ontheffing (Evenement) – Buurt BBQ Goudenregenplantsoen in Rhen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58</meta:user-defined>
    <meta:user-defined meta:name="OVERHEIDop.GmbID/DC.identifier">gmb-2026-374858</meta:user-defined>
    <meta:user-defined meta:name="OVERHEIDop.versieInformatie"/>
  </office:meta>
</office:document-meta>
</file>