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(Evenement+ Tijdelijke Ontheffing Alcoholwet) - Beachvolleybaltoernooi -Parkeerterrein Tabaksweg in Els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4 juli 2026</text:p>
            <text:p text:style-name="tussenkopcur">Evenementen/ activiteiten - (burg.)</text:p>
            <text:p text:style-name="common-al">- Volleybalvereniging Musketiers = Beachvolleybaltoernooi op zaterdag 29 augustus 2026 van 08.00 uur tot 17.00 uur op het parkeerterrein achter ‘Het Bestegoed’ aan de Tabaksweg in Elst.</text:p>
            <text:p text:style-name="common-al"/>
            <text:p text:style-name="tussenkopcur">Ontheffing Alcoholwet (tijdelijk) - (burg.)</text:p>
            <text:p text:style-name="common-al">- Volleybalvereniging Musketiers = schenken/verkopen van zwak-alcoholhoudende dranken tijdens het Beachvolleybaltoernooi in Elst op zaterdag 29 augustus 2026 van 08.00 uur tot 17.00 uur op het parkeerterrein achter ‘Het Bestegoed’ aan de Tabaksweg in Elst.</text:p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(Evenement+ Tijdelijke Ontheffing Alcoholwet) - Beachvolleybaltoernooi -Parkeerterrein Tabaksweg in Elst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53</meta:user-defined>
    <meta:user-defined meta:name="OVERHEIDop.GmbID/DC.identifier">gmb-2026-374853</meta:user-defined>
    <meta:user-defined meta:name="OVERHEIDop.versieInformatie"/>
  </office:meta>
</office:document-meta>
</file>