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henen – vergunning c.q. ontheffing – (Tijdelijke reclame-uiting) – Klompenfietstocht in de gemeente Rhen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of het college van burgemeester en wethouders van de gemeente Rhenen maakt/maken bekend in de periode van donderdag 23 tot en met vrijdag 31 juli 2026 de volgende vergunningen c.q. ontheffingen zijn verleend:</text:p>
            <text:p text:style-name="common-al"/>
            <text:p text:style-name="tussenkopcur">28 juli 2026</text:p>
            <text:p text:style-name="tussenkopcur">Tijdelijke reclame-uiting (b&amp;w)</text:p>
            <text:p text:style-name="common-al">- Klompenfietstocht = tijdelijke reclame-uitingen (sandwichborden + 1 spandoek) gedurende de periode van zaterdag 15 augustus tot en met vrijdag 4 september 2026 in de gemeente Rhenen t.b.v. ’Klompenfietstocht’ op zaterdag 5 september 2026 in Rhenen.</text:p>
            <text:p text:style-name="common-al"/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7485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Gemeente</meta:user-defined>
    <meta:user-defined meta:name="DC.title">Gemeente Rhenen – vergunning c.q. ontheffing – (Tijdelijke reclame-uiting) – Klompenfietstocht in de gemeente Rhene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51</meta:user-defined>
    <meta:user-defined meta:name="OVERHEIDop.GmbID/DC.identifier">gmb-2026-374851</meta:user-defined>
    <meta:user-defined meta:name="OVERHEIDop.versieInformatie"/>
  </office:meta>
</office:document-meta>
</file>