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3-08-2026 hebben wij een vergunning verleend voor het innemen van een standplaats (verkoop Oekraïense shawarma op elke zaterdag van 15 augustus 2026 t/m 21 november 2026) op het adres De Kolk Delden. Deze vergunning staat ingeschreven onder zaaknummer 0000110447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48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0001104478</meta:user-defined>
    <meta:user-defined meta:name="DCTERMS.abstract">het innemen van een standplaats (verkoop Oekraïense shawarma op elke zaterdag van 15 augustus 2026 t/m 21 november 2026)</meta:user-defined>
    <dc:language>nl</dc:language>
    <meta:user-defined meta:name="OVERHEIDop.locatietype/OVERHEIDop.gebiedsmarkering">Punt</meta:user-defined>
    <meta:user-defined meta:name="DC.title">Op 03-08-2026 hebben wij een vergunning verleend voor het innemen van een standplaats (verkoop Oekraïense shawarma op elke zaterdag van 15 augustus 2026 t/m 21 november 2026) op het adres De Kolk Delden. Deze vergunning staat ingeschreven onder zaaknummer 00001104478.</meta:user-defined>
    <meta:user-defined meta:name="DCTERMS.W3CDTF/DCTERMS.available">2026-08-05</meta:user-defined>
    <meta:user-defined meta:name="DCTERMS.W3CDTF/OVERHEIDop.jaargang">2026</meta:user-defined>
    <meta:user-defined meta:name="OVERHEIDop.publicationIssue">374843</meta:user-defined>
    <meta:user-defined meta:name="OVERHEIDop.GmbID/DC.identifier">gmb-2026-374843</meta:user-defined>
    <meta:user-defined meta:name="OVERHEIDop.versieInformatie"/>
  </office:meta>
</office:document-meta>
</file>