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vestigen van een transportbedrijf op de locatie De Geer 3 - 5  zaaknummer ODR2611003</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aanvraag voor een omgevingsvergunning ontvangen. De vergunning is aangevraagd voor het vestigen van een transportbedrijf aan de De Geer 3 - 5 .</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7 juli 2026. De gemeente neemt daarover waarschijnlijk 21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7484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4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4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vestigen van een transportbedrijf op de locatie De Geer 3 - 5  zaaknummer ODR2611003</meta:user-defined>
    <meta:user-defined meta:name="DCTERMS.W3CDTF/DCTERMS.available">2026-08-05</meta:user-defined>
    <meta:user-defined meta:name="DCTERMS.W3CDTF/OVERHEIDop.jaargang">2026</meta:user-defined>
    <meta:user-defined meta:name="OVERHEIDop.publicationIssue">374842</meta:user-defined>
    <meta:user-defined meta:name="OVERHEIDop.GmbID/DC.identifier">gmb-2026-374842</meta:user-defined>
    <meta:user-defined meta:name="OVERHEIDop.versieInformatie"/>
  </office:meta>
</office:document-meta>
</file>