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henen – vergunning c.q. ontheffing – (Evenement) Burendag Donderberg (37 t/m 42) (parkeerplaatsen) in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29 juli 2026</text:p>
            <text:p text:style-name="tussenkopcur">Evenementen/ activiteiten - (burg.)</text:p>
            <text:list text:style-name="id1-3-2-1-1-6">
              <text:list-item text:style-override="id1-3-2-1-1-6-1">
                <text:number>•</text:number>
                <text:p text:style-name="al">Burendag Donderberg op de parkeerplaatsen ter hoogte van huisnummers 37 t/m 42 in Rhenen op zaterdag 29 augustus 2026 van 12.00 uur tot 00.00 uur.</text:p>
              </text:list-item>
              <text:list-item text:style-override="id1-3-2-1-1-6-2">
                <text:number/>
                <text:p text:style-name="al"/>
              </text:list-item>
            </text:list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Gemeente Rhenen – vergunning c.q. ontheffing – (Evenement) Burendag Donderberg (37 t/m 42) (parkeerplaatsen) in Rhe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39</meta:user-defined>
    <meta:user-defined meta:name="OVERHEIDop.GmbID/DC.identifier">gmb-2026-374839</meta:user-defined>
    <meta:user-defined meta:name="OVERHEIDop.versieInformatie"/>
  </office:meta>
</office:document-meta>
</file>