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plaatsen van een dakopbouw aan Bilderdijklaan 6, 2394 EK Hazerswoude-Rijn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plaatsen van een dakopbouw aan Bilderdijklaan 6, 2394 EK Hazerswoude-Rijndijk, geregistreerd onder nr. 04843904816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8-06-2026. De gemeente neemt daarover waarschijnlijk voor 14-09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7483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3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3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4843904816</meta:user-defined>
    <meta:user-defined meta:name="DCTERMS.abstract">Verlenging beslistermijn voor het plaatsen van een dakopbouw aan Bilderdijklaan 6, 2394 EK Hazerswoude-Rijndijk</meta:user-defined>
    <dc:language>nl</dc:language>
    <meta:user-defined meta:name="OVERHEIDop.locatietype/OVERHEIDop.gebiedsmarkering">Punt</meta:user-defined>
    <meta:user-defined meta:name="DC.title">Verlenging beslistermijn voor het plaatsen van een dakopbouw aan Bilderdijklaan 6, 2394 EK Hazerswoude-Rijndij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32</meta:user-defined>
    <meta:user-defined meta:name="OVERHEIDop.GmbID/DC.identifier">gmb-2026-374832</meta:user-defined>
    <meta:user-defined meta:name="OVERHEIDop.versieInformatie"/>
  </office:meta>
</office:document-meta>
</file>