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–(Evenement) Utrechtse Studenten Corps –Kennismakingstijd - Landgoed Pratt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30 juli 2026</text:p>
            <text:p text:style-name="common-al">
            <text:span text:style-name="nadrukvet">Evenementen/ activiteiten - (burg.)</text:span>
          </text:p>
            <text:list text:style-name="id1-3-2-1-1-6">
              <text:list-item text:style-override="id1-3-2-1-1-6-1">
                <text:number>•</text:number>
                <text:p text:style-name="al">Utrechtse Studenten Corps = Kennismakingstijd van donderdag 13 tot en met woensdag 19 augustus 2026 van 07.00 uur tot 00.00 uur op Landgoed Prattenburg (2 open velden) aan de Cuneraweg 434 in Rhenen.</text:p>
              </text:list-item>
              <text:list-item text:style-override="id1-3-2-1-1-6-2">
                <text:number/>
                <text:p text:style-name="al"/>
                <text:p text:style-name="al"/>
              </text:list-item>
            </text:list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–(Evenement) Utrechtse Studenten Corps –Kennismakingstijd - Landgoed Pratten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1</meta:user-defined>
    <meta:user-defined meta:name="OVERHEIDop.GmbID/DC.identifier">gmb-2026-374831</meta:user-defined>
    <meta:user-defined meta:name="OVERHEIDop.versieInformatie"/>
  </office:meta>
</office:document-meta>
</file>