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Kramatweg 91-3 1095K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één nieuwe zelfstandige woonruimte op de zolderverdieping van het pand op de locatie Kramatweg 91.</text:p>
            <text:p text:style-name="common-al">Besluit: </text:p>
            <text:p text:style-name="common-al">Besluit verzonden op: 03-08-2026</text:p>
            <text:p text:style-name="common-al">Zaakadres: Kramatweg 91-3 1095KD Amsterdam</text:p>
            <text:p text:style-name="common-al">Zaaknummer: Z2026-02253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22535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82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2535</meta:user-defined>
    <meta:user-defined meta:name="DCTERMS.abstract">het vormen van één nieuwe zelfstandige woonruimte op de zolderverdieping van het pand op de locatie Kramatweg 91.</meta:user-defined>
    <dc:language>nl</dc:language>
    <meta:user-defined meta:name="OVERHEIDop.locatietype/OVERHEIDop.gebiedsmarkering">Punt</meta:user-defined>
    <meta:user-defined meta:name="DC.title">Besluit woonvormingsvergunning  Kramatweg 91-3 1095KD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28</meta:user-defined>
    <meta:user-defined meta:name="OVERHEIDop.GmbID/DC.identifier">gmb-2026-374828</meta:user-defined>
    <meta:user-defined meta:name="OVERHEIDop.versieInformatie"/>
  </office:meta>
</office:document-meta>
</file>