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ing bouwstoffen voor het tijdelijk opslaan van vrijkomende grond in een weilanddepot op de locatie Kuiperstraat,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0 juli 2026</text:p>
            <text:p text:style-name="common-al">Kenmerk: Z2026-00001454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48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54</meta:user-defined>
    <meta:user-defined meta:name="DCTERMS.abstract">Kuiperstraat, Terwolde</meta:user-defined>
    <dc:language>nl</dc:language>
    <meta:user-defined meta:name="OVERHEIDop.locatietype/OVERHEIDop.gebiedsmarkering">Vlak</meta:user-defined>
    <meta:user-defined meta:name="DC.title">Melding toepassing bouwstoffen voor het tijdelijk opslaan van vrijkomende grond in een weilanddepot op de locatie Kuiperstraat, 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19</meta:user-defined>
    <meta:user-defined meta:name="OVERHEIDop.GmbID/DC.identifier">gmb-2026-374819</meta:user-defined>
    <meta:user-defined meta:name="OVERHEIDop.versieInformatie"/>
  </office:meta>
</office:document-meta>
</file>