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tussen de Gaasperdamstraat en de Ferdinand Huyckstraat te Zaandam - het plaatsen van een aanlegsteiger in de waterg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6505 - het plaatsen van een aanlegsteiger in de watergang - op de locatie tussen de Gaasperdamstraat en de Ferdinand Huyckstraat te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03-08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48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05</meta:user-defined>
    <dc:language>nl</dc:language>
    <meta:user-defined meta:name="OVERHEIDop.locatietype/OVERHEIDop.gebiedsmarkering">Vlak</meta:user-defined>
    <meta:user-defined meta:name="DC.title">Intrekking aanvraag omgevingsvergunning - tussen de Gaasperdamstraat en de Ferdinand Huyckstraat te Zaandam - het plaatsen van een aanlegsteiger in de waterga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18</meta:user-defined>
    <meta:user-defined meta:name="OVERHEIDop.GmbID/DC.identifier">gmb-2026-374818</meta:user-defined>
    <meta:user-defined meta:name="OVERHEIDop.versieInformatie"/>
  </office:meta>
</office:document-meta>
</file>