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Cornelis Calffstraat 3, 1506 ST Zaandam - het opsplitsen van het pand KP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5918 - het opsplitsen van het pand KPN - op de locatie Cornelis Calffstraat 3, 1506 ST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    03-08-2026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480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18</meta:user-defined>
    <dc:language>nl</dc:language>
    <meta:user-defined meta:name="OVERHEIDop.locatietype/OVERHEIDop.gebiedsmarkering">Punt</meta:user-defined>
    <meta:user-defined meta:name="DC.title">Intrekking aanvraag omgevingsvergunning - Cornelis Calffstraat 3, 1506 ST Zaandam - het opsplitsen van het pand KP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6</meta:user-defined>
    <meta:user-defined meta:name="OVERHEIDop.GmbID/DC.identifier">gmb-2026-374806</meta:user-defined>
    <meta:user-defined meta:name="OVERHEIDop.versieInformatie"/>
  </office:meta>
</office:document-meta>
</file>