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rote Marktstraat 44 A, 2511 B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etting voor Teisseire om samples uit te delen, Samplen op 5-8-2026 ter hoogte van locatie Grote Marktstraat 44A op de locatie Grote Marktstraat 44 A, 2511 BJ 's-Gravenhage </text:p>
            <text:p text:style-name="common-al">
            
          </text:p>
            <text:p text:style-name="common-al">Ons kenmerk: VTH2026-63327</text:p>
            <text:p text:style-name="common-al">
            
          </text:p>
            <text:p text:style-name="common-al">Categorie: Grondgebruik: Overig (op/in straat)</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Grote Marktstraat 44 A, 2511 BJ 's-Gravenhage</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p>
            <text:p text:style-name="common-al">Geachte [geanonimiseerd],</text:p>
            <text:p text:style-name="common-al">
            
          </text:p>
            <text:p text:style-name="common-al">Op 10 juli 2026 hebben wij uw aanvraag ontvangen. Het betreft een aanvraag voor het plaatsen promotiestand ten behoeve van het uitdelen van Samples, op de locatie Grote Marktstraat ter hoogte van 44 A in Den Haag. De aanvraag is ingediend voor 5 augustus 2026. </text:p>
            <text:p text:style-name="common-al">
            
          </text:p>
            <text:p text:style-name="common-al">De promotiestand bestaat uit een totale oppervlakte van 5,76 (verdeeld over 2,40 meter lengte en 2,40 meter breedte/diepte). </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 het plaatsen van een promotiestand.</text:p>
            <text:p text:style-name="common-al">
            
          </text:p>
            <text:p text:style-name="common-al">De vergunning bestaat uit het volgende: </text:p>
            <text:p text:style-name="common-al">•	Object(en): Het plaatsen van promotiestand ten behoeve van het uitdelen van Samples.</text:p>
            <text:p text:style-name="common-al">•	Locatie: Grote Marktstraat ter hoogte van huisnummer 44A in Den Haag.  </text:p>
            <text:p text:style-name="common-al">•	Totale oppervlakte: 5,76 m2. </text:p>
            <text:p text:style-name="common-al">•	Geldig op: 5 augustus 2026.</text:p>
            <text:p text:style-name="common-al">
            
          </text:p>
            <text:p text:style-name="common-al">In bijlage 1 leest u waaraan uw aanvraag is getoetst. </text:p>
            <text:p text:style-name="common-al">
            
          </text:p>
            <text:p text:style-name="common-al">Maak de opslagplaats volgens de voorwaarden.</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1 juli 2026 voor advies voorgelegd aan onderstaande partijen.</text:p>
            <text:p text:style-name="common-al">
            
          </text:p>
            <text:p text:style-name="common-al">Advies wegbeheerder van het stadsdeel Centrum</text:p>
            <text:p text:style-name="common-al">In het advies van 24 juli 2026 adviseert de wegbeheerder positief onder voorwaarden vanuit het oogpunt van hinder voor de omgeving en/of een inbreuk op het doelmatig onderhoud en beheer van de weg.</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Er moet 3,50 meter ruimte zijn tussen het fietspad en het object. </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8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327</meta:user-defined>
    <meta:user-defined meta:name="DCTERMS.abstract">Setting voor Teisseire om samples uit te delen, Samplen op 5-8-2026 ter hoogte van locatie Grote Marktstraat 44A</meta:user-defined>
    <dc:language>nl</dc:language>
    <meta:user-defined meta:name="OVERHEIDop.locatietype/OVERHEIDop.gebiedsmarkering">Punt</meta:user-defined>
    <meta:user-defined meta:name="DC.title">APV Vergunning - Besluiten, Grote Marktstraat 44 A, 2511 BJ 's-Gravenhage</meta:user-defined>
    <meta:user-defined meta:name="OVERHEIDop.datumEindeReactietermijn">2026-09-11</meta:user-defined>
    <meta:user-defined meta:name="OVERHEIDop.terinzageleggingBG">https://www.digitale-inzage.nl/Den%20Haag/dossier/LHl1T_ZtfE2zgHMsr9GQiQ</meta:user-defined>
    <meta:user-defined meta:name="DCTERMS.W3CDTF/DCTERMS.available">2026-08-05</meta:user-defined>
    <meta:user-defined meta:name="DCTERMS.W3CDTF/OVERHEIDop.jaargang">2026</meta:user-defined>
    <meta:user-defined meta:name="OVERHEIDop.publicationIssue">374804</meta:user-defined>
    <meta:user-defined meta:name="OVERHEIDop.GmbID/DC.identifier">gmb-2026-374804</meta:user-defined>
    <meta:user-defined meta:name="OVERHEIDop.versieInformatie"/>
  </office:meta>
</office:document-meta>
</file>