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wijziging gebruik van het pand t.b.v. het bereiden van maaltijden voor de verkoop, Hastelweg 258 5652C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RECTIFICATIE</text:span> op de publicatie van 29-07-2026 (correctie omschrijving aanvraag):</text:span>
          </text:p>
            <text:p text:style-name="common-al">Het hoofd van de sector Intake Vergunningen Toezicht en Handhaving geeft kennis dat onderstaande aanvraag omgevingsvergunning is ingediend.</text:p>
            <text:p text:style-name="common-al">Zaaknummer: EHV-ZP2026-007308</text:p>
            <text:p text:style-name="common-al">Omschrijving: wijziging gebruik van het pand t.b.v. het bereiden van maaltijden voor de verkoop</text:p>
            <text:p text:style-name="common-al">Adres:</text:p>
            <text:list text:style-name="id1-3-2-1-1-6">
              <text:list-item text:style-override="id1-3-2-1-1-6-1">
                <text:number>-</text:number>
                <text:p text:style-name="al"/>
                <text:p text:style-name="al">Hastelweg 258 5652CN Eindhoven</text:p>
              </text:list-item>
            </text:list>
            <text:p text:style-name="common-al">Datum ontvangst: 25-07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8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7308</meta:user-defined>
    <meta:user-defined meta:name="DCTERMS.abstract">wijziging gebruik van het pand t.b.v. het bereiden van maaltijden voor de verkoo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: wijziging gebruik van het pand t.b.v. het bereiden van maaltijden voor de verkoop, Hastelweg 258 5652CN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03</meta:user-defined>
    <meta:user-defined meta:name="OVERHEIDop.GmbID/DC.identifier">gmb-2026-374803</meta:user-defined>
    <meta:user-defined meta:name="OVERHEIDop.versieInformatie"/>
  </office:meta>
</office:document-meta>
</file>