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Rosestraat 1421 3071AL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01-07-2026</text:span> een aanvraag voor een omgevingsvergunning, met kenmerk <text:span text:style-name="nadrukvet">Z2026-009040</text:span>/<text:span text:style-name="nadrukvet">2026070101855</text:span>, heeft ontvangen voor de Reclame. <text:span text:style-name="nadrukcur">(Grondslag: Omgevingswet, artikel 5.1)</text:span></text:p>
            <text:p text:style-name="common-al">De aanvraag betreft het realiseren van verlichte reclame op de locatie Rosestraat 1421 3071AL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74802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802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802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9040</meta:user-defined>
    <meta:user-defined meta:name="DCTERMS.abstract">het realiseren van verlichte reclame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Rosestraat 1421 3071AL Rotterdam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802</meta:user-defined>
    <meta:user-defined meta:name="OVERHEIDop.GmbID/DC.identifier">gmb-2026-374802</meta:user-defined>
    <meta:user-defined meta:name="OVERHEIDop.versieInformatie"/>
  </office:meta>
</office:document-meta>
</file>