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eteringschans 275 1017X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een deur en een kozijn in de voorgevel ter plaatse van begane grond van het gebouwgedeelte</text:p>
            <text:p text:style-name="common-al">Zaakadres: Weteringschans 275 1017XJ Amsterdam</text:p>
            <text:p text:style-name="common-al">Datum ontvangst: 17-06-2026</text:p>
            <text:p text:style-name="common-al">Zaaknummer: Z2026-026743</text:p>
            <text:p text:style-name="common-al">DSO-nummer: 202606170126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80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743</meta:user-defined>
    <meta:user-defined meta:name="DCTERMS.abstract">wijzigen van een deur en kozijn in de voorgevel ter plaatse van begane grond van het gebouwgedeelt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eteringschans 275 1017XJ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01</meta:user-defined>
    <meta:user-defined meta:name="OVERHEIDop.GmbID/DC.identifier">gmb-2026-374801</meta:user-defined>
    <meta:user-defined meta:name="OVERHEIDop.versieInformatie"/>
  </office:meta>
</office:document-meta>
</file>