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p 31-07-2026 hebben wij een aanvraag reguliere omgevingsvergunning voor het bouwen van een werktuigenberging op het adres Twickelerweg 3 7495SE Ambt Delden, [Ambt-Delden G 3163 ] ontvangen. Deze aanvraag staat ingeschreven onder zaaknummer 0000110677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1-07-2026 hebben wij een aanvraag Omgevingsvergunning enkelvoudig (regulier) ontvangen. De aanvraag heeft betrekking op de onderdeel:</text:p>
            <text:p text:style-name="common-al"/>
            <text:list text:style-name="id1-3-2-1-1-4">
              <text:list-item text:style-override="id1-3-2-1-1-4-1">
                <text:number>-</text:number>
                <text:p text:style-name="al"/>
                <text:p text:style-name="al">Omgevingsplanactiviteit bouwwerken</text:p>
              </text:list-item>
            </text:list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48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6771</meta:user-defined>
    <meta:user-defined meta:name="DCTERMS.abstract">het bouwen van een werktuigenberg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31-07-2026 hebben wij een aanvraag reguliere omgevingsvergunning voor het bouwen van een werktuigenberging op het adres Twickelerweg 3 7495SE Ambt Delden, [Ambt-Delden G 3163 ] ontvangen. Deze aanvraag staat ingeschreven onder zaaknummer 00001106771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0</meta:user-defined>
    <meta:user-defined meta:name="OVERHEIDop.GmbID/DC.identifier">gmb-2026-374800</meta:user-defined>
    <meta:user-defined meta:name="OVERHEIDop.versieInformatie"/>
  </office:meta>
</office:document-meta>
</file>