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30 juli 2026</text:p>
            <text:p text:style-name="al">Besluitnummer: VB-26-40 </text:p>
            <text:p text:style-name="al">Registratienummer:</text:p>
            <text:list text:style-name="id1-3-2-1-1-4">
              <text:list-item text:style-override="id1-3-2-1-1-4-1">
                <text:number>•</text:number>
                <text:p text:style-name="al">Opheffen verplichte rijrichting linksaf vanaf Esdoornstraat naar Kanaalweg</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gemotoriseerd verkeer vanuit de Esdoornstraat op de kruising met de Kanaalweg verplicht linksaf moet slaan en dat dit is aangegeven met bord D05l van bijlage I van het Reglement Verkeersregels en Verkeerstekens 1990; </text:p>
              </text:list-item>
              <text:list-item text:style-override="id1-3-2-1-1-11-2">
                <text:number>•</text:number>
                <text:p text:style-name="al">dat gemotoriseerd verkeer op de Kanaalweg bij de aansluiting met de Esdoornstraat verplicht rechtdoor moet rijden en dat dit is aangegeven met bord D04 van bijlage I van het Reglement Verkeersregels en Verkeerstekens 1990. Hierbij geldt vanuit oostelijke richting een uitzondering voor lijnbussen, bromfietsen en bestemmingsverkeer;</text:p>
              </text:list-item>
              <text:list-item text:style-override="id1-3-2-1-1-11-3">
                <text:number>•</text:number>
                <text:p text:style-name="al">dat er op de Esdoornstraat op circa 60 meter vanaf de aansluiting met de Kanaalweg een gesloten verklaring geldt voor voertuigen, ruiters, en geleiders van rij-, trekdieren of vee (bord C01), uitgezonderd lijnbussen en bromfietsen, waarbij deze situatie wordt ondersteund door een fysieke bussluis;</text:p>
              </text:list-item>
              <text:list-item text:style-override="id1-3-2-1-1-11-4">
                <text:number>•</text:number>
                <text:p text:style-name="al">dat tussen deze bussluis en de aansluiting op de Kanaalweg nog een inrit naar een religiegebouw is gevestigd;</text:p>
              </text:list-item>
              <text:list-item text:style-override="id1-3-2-1-1-11-5">
                <text:number>•</text:number>
                <text:p text:style-name="al">dat bezoekers van dit religiegebouw na het verlaten van deze inrit nu alleen linksaf mogen slaan bij de aansluiting van de Esdoornstraat op de Kanaalweg;</text:p>
              </text:list-item>
              <text:list-item text:style-override="id1-3-2-1-1-11-6">
                <text:number>•</text:number>
                <text:p text:style-name="al">dat het voor de vrijheid van het verkeer wenselijk is dat bezoekers vanaf het religiegebouw ook rechtsaf kunnen slaan bij deze aansluiting;</text:p>
              </text:list-item>
              <text:list-item text:style-override="id1-3-2-1-1-11-7">
                <text:number>•</text:number>
                <text:p text:style-name="al">dat de boogstraal op de aansluiting van de Esdoornstraat rechtsaf naar de Kanaalweg voldoende is voor personenauto’s, maar niet voor vrachtverkeer;</text:p>
              </text:list-item>
              <text:list-item text:style-override="id1-3-2-1-1-11-8">
                <text:number>•</text:number>
                <text:p text:style-name="al">dat de inrit vanuit het religiegebouw alleen gebruikt wordt door personenauto’s;</text:p>
              </text:list-item>
              <text:list-item text:style-override="id1-3-2-1-1-11-9">
                <text:number>•</text:number>
                <text:p text:style-name="al">dat er als gevolg van de gesloten verklaring (C01uitgezonderd lijnbussen) qua groot verkeer alleen lijnbussen vanuit de Esdoornstraat mogen komen; En dat deze lijnbussen een vaste lijnvoering hebben welke vanaf de Esdoornstraat linksaf gaat;</text:p>
              </text:list-item>
              <text:list-item text:style-override="id1-3-2-1-1-11-10">
                <text:number>•</text:number>
                <text:p text:style-name="al">dat er daardoor geen groot (vracht)verkeer vanaf de Esdoornstraat rechtsaf de Kanaalweg op verwacht mag worden; </text:p>
              </text:list-item>
              <text:list-item text:style-override="id1-3-2-1-1-11-11">
                <text:number>•</text:number>
                <text:p text:style-name="al">dat er door het opheffen van de verplichte rijrichting linksaf vanaf de Esdoornstraat naar de Kanaalweg daardoor geen schade aan de infrastructuur verwacht mag worden als gevolg van de boogstraal die alleen voldoende is voor personenauto’s;</text:p>
              </text:list-item>
              <text:list-item text:style-override="id1-3-2-1-1-11-12">
                <text:number>•</text:number>
                <text:p text:style-name="al">dat daarmee het opheffen van de verplichte rijrichting linksaf wenselijk geacht mag worden; </text:p>
              </text:list-item>
              <text:list-item text:style-override="id1-3-2-1-1-11-13">
                <text:number>•</text:number>
                <text:p text:style-name="al">dat overleg met de politie heeft plaatsgevonden, waarin de politie positief adviseerde;</text:p>
              </text:list-item>
              <text:list-item text:style-override="id1-3-2-1-1-11-14">
                <text:number>•</text:number>
                <text:p text:style-name="al">dat in het onderstaande besluit de verkeerstekens zullen worden benoemd conform artikel 96 van het Reglement Verkeersregels en Verkeerstekens 1990;</text:p>
              </text:list-item>
              <text:list-item text:style-override="id1-3-2-1-1-11-15">
                <text:number>•</text:number>
                <text:p text:style-name="al">dat de hierna genoemde wegen c.q. weggedeelten zijn gelegen binnen de bebouwde kom van en/of in beheer zijn bij de Gemeente Leeuwarden;</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
            <text:p text:style-name="common-al">
            <text:span text:style-name="nadrukvet">BESLUIT</text:span>
          </text:p>
            <text:list text:style-name="id1-3-2-2-1-8">
              <text:list-item text:style-override="id1-3-2-2-1-8-1">
                <text:number>•</text:number>
                <text:p text:style-name="al">middels verwijderen van bord D05l van bijlage I van het Reglement Verkeersregels en Verkeerstekens 1990 de verplichte rijrichting linksaf vanaf de Esdoornstraat naar de Kanaalweg op te heffen.</text:p>
              </text:list-item>
              <text:list-item text:style-override="id1-3-2-2-1-8-2">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 de Ruiter</text:span></text:p>
            <text:p><text:span text:style-name="functie">Teamleider Civiele Techniek</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479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9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9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Opheffen verplichte rijrichting linksaf - Esdoornstraat naar Kanaalweg Leeuward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VB-26-40</meta:user-defined>
    <meta:user-defined meta:name="DCTERMS.abstract">Opheffen verplichte rijrichting linksaf vanaf Esdoornstraat naar Kanaalweg</meta:user-defined>
    <meta:user-defined meta:name="OVERHEIDop.verkeersbordcode">D5</meta:user-defined>
    <dc:language>nl</dc:language>
    <meta:user-defined meta:name="OVERHEIDop.locatietype/OVERHEIDop.gebiedsmarkering">Punt</meta:user-defined>
    <meta:user-defined meta:name="DC.title">VERKEERSBESLUIT</meta:user-defined>
    <meta:user-defined meta:name="DCTERMS.W3CDTF/DCTERMS.available">2026-08-12</meta:user-defined>
    <meta:user-defined meta:name="DCTERMS.W3CDTF/OVERHEIDop.jaargang">2026</meta:user-defined>
    <meta:user-defined meta:name="OVERHEIDop.publicationIssue">374793</meta:user-defined>
    <meta:user-defined meta:name="OVERHEIDop.GmbID/DC.identifier">gmb-2026-374793</meta:user-defined>
    <meta:user-defined meta:name="OVERHEIDop.versieInformatie"/>
  </office:meta>
</office:document-meta>
</file>