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opslaan van propaan in een tank op de locatie Bekendijk 10A, 7396PB 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4 juli 2026</text:p>
            <text:p text:style-name="common-al">Kenmerk: Z2026-00001452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7479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1452</meta:user-defined>
    <meta:user-defined meta:name="DCTERMS.abstract">Bekendijk 10A, 7396PB Terwolde</meta:user-defined>
    <dc:language>nl</dc:language>
    <meta:user-defined meta:name="OVERHEIDop.locatietype/OVERHEIDop.gebiedsmarkering">Punt</meta:user-defined>
    <meta:user-defined meta:name="DC.title">Aanvraag omgevingsvergunning voor het opslaan van propaan in een tank op de locatie Bekendijk 10A, 7396PB Terwol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91</meta:user-defined>
    <meta:user-defined meta:name="OVERHEIDop.GmbID/DC.identifier">gmb-2026-374791</meta:user-defined>
    <meta:user-defined meta:name="OVERHEIDop.versieInformatie"/>
  </office:meta>
</office:document-meta>
</file>