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ntheffing art.35 alcoholwet - 4 en 11 augustus 2026, tijdens de NEC play-offs Koningsplein - Koningstraat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05-08-2026</text:p>
            <text:p text:style-name="common-al">
            <text:span text:style-name="nadrukvet">Omschrijving: </text:span>Ontheffing art.35 Alcoholwet (Koningstraat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2463</text:p>
            <text:p text:style-name="common-al">
            <text:span text:style-name="nadrukvet">Product: </text:span>Ontheffing art.35 Alcoholwet</text:p>
            <text:p text:style-name="common-al">
            <text:span text:style-name="nadrukvet">Ontvangst: </text:span>25-06-2026</text:p>
            <text:p text:style-name="common-al">
            <text:span text:style-name="nadrukvet">Definitieve beschikking verzonden: </text:span>03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4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03 augustus 2026 tot en met 14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2463/6d05ee5b-9947-4e18-9ccd-303a649bdd98.pdf" xlink:type="simple">https://besluitenapv.nijmegen.nl/ZD2600082463/6d05ee5b-9947-4e18-9ccd-303a649bdd98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478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8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8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ntheffing art.35 alcoholwet - 4 en 11 augustus 2026, tijdens de NEC play-offs Koningsplein - Koningstraat te Nijmeg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81</meta:user-defined>
    <meta:user-defined meta:name="OVERHEIDop.GmbID/DC.identifier">gmb-2026-374781</meta:user-defined>
    <meta:user-defined meta:name="OVERHEIDop.versieInformatie"/>
  </office:meta>
</office:document-meta>
</file>