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vangen van een garage/berging (legalisatie) op het adres Margriete van Clevelaan 7A in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juli 2026 is een melding gereed Wkb (dossier bevoegd gezag) ontvangen voor de locatie Margriete van Clevelaan 7A, 1181BC Amstelveen. De melding is geregistreerd onder zaaknummer Z2026-00006555. De melding betreft het vervangen van een garage/berging (legalisatie)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655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477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7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7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6555</meta:user-defined>
    <meta:user-defined meta:name="DCTERMS.abstract">Betreft: melding op locatie Margriete van Clevelaan 7A, 1181BC Amstelveen</meta:user-defined>
    <dc:language>nl</dc:language>
    <meta:user-defined meta:name="OVERHEIDop.locatietype/OVERHEIDop.gebiedsmarkering">Vlak</meta:user-defined>
    <meta:user-defined meta:name="DC.title">Melding voor het vervangen van een garage/berging (legalisatie) op het adres Margriete van Clevelaan 7A in Amstelve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76</meta:user-defined>
    <meta:user-defined meta:name="OVERHEIDop.GmbID/DC.identifier">gmb-2026-374776</meta:user-defined>
    <meta:user-defined meta:name="OVERHEIDop.versieInformatie"/>
  </office:meta>
</office:document-meta>
</file>