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Pasteurstraat 1a, 5017KL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3 juli 2026, geregistreerd onder zaak(nummer) Z2026-00008984, aangaande:</text:p>
            <text:p text:style-name="common-al">Omschrijving: <text:span text:style-name="nadrukvet">Boom kappen</text:span></text:p>
            <text:p text:style-name="common-al">Locatie: <text:span text:style-name="nadrukvet">Pasteurstraat 1a, 5017KL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f09dda1a-c21a-47fe-b554-45a44b234e85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984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8984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47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8984</meta:user-defined>
    <meta:user-defined meta:name="DCTERMS.abstract">Z2026-00008984 - Boom kapp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sluit op aanvraag omgevingsvergunning, Pasteurstraat 1a, 5017KL Tilburg</meta:user-defined>
    <meta:user-defined meta:name="OVERHEIDop.datumEindeReactietermijn">2026-09-14</meta:user-defined>
    <meta:user-defined meta:name="OVERHEIDop.terinzageleggingBG">https://jeleefomgeving.nl/inzien/001172773/f09dda1a-c21a-47fe-b554-45a44b234e85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5</meta:user-defined>
    <meta:user-defined meta:name="OVERHEIDop.GmbID/DC.identifier">gmb-2026-374775</meta:user-defined>
    <meta:user-defined meta:name="OVERHEIDop.versieInformatie"/>
  </office:meta>
</office:document-meta>
</file>