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rgemeester van Zaltbommel - melding klein evenement voor Kunstrondje XXL ontva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Zaltbommel ontving de volgende melding voor een klein evenement (artikel 2:25, lid 3, van de APV):</text:p>
            <text:p text:style-name="common-al"/>
            <text:p text:style-name="common-al">Klein evenement: Kunstrondje XXL</text:p>
            <text:p text:style-name="common-al">Locatie: Gasthuisstraat </text:p>
            <text:p text:style-name="common-al">Datum: 5 en 6 september 2026</text:p>
            <text:p text:style-name="common-al">Zaaknummer: 1597423</text:p>
            <text:p text:style-name="common-al"/>
            <text:p text:style-name="common-al">
            <text:span text:style-name="nadrukvet">Melding inzien of vragen?</text:span>
          </text:p>
            <text:p text:style-name="last-al">Neem hiervoor contact op met team Veiligheid via het algemene telefoonnummer 14 0418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ltbommel</text:p>
            </table:table-cell>
            <table:table-cell office:value-type="string" table:style-name="header.C">
              <text:p text:style-name="headerright"><text:span text:style-name="nr">Nr. 37477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7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7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Zaltbommel</meta:user-defined>
    <meta:user-defined meta:name="OVERHEID.Informatietype/DC.type">officiële publicatie</meta:user-defined>
    <meta:user-defined meta:name="OVERHEID.Gemeente/DCTERMS.publisher">Zaltbommel</meta:user-defined>
    <meta:user-defined meta:name="OVERHEID.Gemeente/OVERHEID.authority">Zaltbommel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DC.title">Burgemeester van Zaltbommel - melding klein evenement voor Kunstrondje XXL ontvangen.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774</meta:user-defined>
    <meta:user-defined meta:name="OVERHEIDop.GmbID/DC.identifier">gmb-2026-374774</meta:user-defined>
    <meta:user-defined meta:name="OVERHEIDop.versieInformatie"/>
  </office:meta>
</office:document-meta>
</file>