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horecabedrijf PASAMM Kebap Eindhoven, Tongelresestraat 262 5613DV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PV Exploitatievergunning is ingediend. </text:p>
            <text:p text:style-name="common-al"> Zaaknummer: EHV-ZP2026-007578 </text:p>
            <text:p text:style-name="common-al"> Omschrijving: horecabedrijf PASAMM Kebap Eindhov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Tongelresestraat 262 5613DV Eindhoven</text:p>
              </text:list-item>
            </text:list>
            <text:p text:style-name="common-al"> Datum ontvangst: 30-07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477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7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EHV-ZP2026-007578</meta:user-defined>
    <meta:user-defined meta:name="DCTERMS.abstract">horecabedrijf PASAMM Kebap Eindhoven</meta:user-defined>
    <dc:language>nl</dc:language>
    <meta:user-defined meta:name="OVERHEIDop.locatietype/OVERHEIDop.gebiedsmarkering">Punt</meta:user-defined>
    <meta:user-defined meta:name="DC.title">Ingekomen aanvraag: horecabedrijf PASAMM Kebap Eindhoven, Tongelresestraat 262 5613DV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72</meta:user-defined>
    <meta:user-defined meta:name="OVERHEIDop.GmbID/DC.identifier">gmb-2026-374772</meta:user-defined>
    <meta:user-defined meta:name="OVERHEIDop.versieInformatie"/>
  </office:meta>
</office:document-meta>
</file>