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gunningsvrij Transvaalkade 9-H 1092J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bijbehorend bouwwerk in de tuin achter de woning</text:p>
            <text:p text:style-name="common-al">Besluit: vergunningsvrij</text:p>
            <text:p text:style-name="common-al">Besluit verzonden op: 03-08-2026</text:p>
            <text:p text:style-name="common-al">Zaakadres: Transvaalkade 9-H 1092JJ Amsterdam</text:p>
            <text:p text:style-name="common-al">Zaaknummer: Z2026-028123</text:p>
            <text:p text:style-name="common-al">DSO-nummer: 2026062600047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28123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veelgevraagd" xlink:type="simple">https://www.amsterdam.nl/veelgevraagd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77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7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7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123</meta:user-defined>
    <meta:user-defined meta:name="DCTERMS.abstract">plaatsen van een bijbehorend bouwwerk in de tuin achter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gunningsvrij Transvaalkade 9-H 1092JJ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71</meta:user-defined>
    <meta:user-defined meta:name="OVERHEIDop.GmbID/DC.identifier">gmb-2026-374771</meta:user-defined>
    <meta:user-defined meta:name="OVERHEIDop.versieInformatie"/>
  </office:meta>
</office:document-meta>
</file>