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IJburglaan 799 1087C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wijderen van een muur en aanpassen brandcompartiment</text:p>
            <text:p text:style-name="common-al">Besluit: buiten behandeling gesteld</text:p>
            <text:p text:style-name="common-al">Besluit verzonden op: 03-08-2026</text:p>
            <text:p text:style-name="common-al">Zaakadres: IJburglaan 799 1087CL Amsterdam</text:p>
            <text:p text:style-name="common-al">Zaaknummer: Z2026-021110</text:p>
            <text:p text:style-name="common-al">DSO-nummer: 202605120123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1110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110</meta:user-defined>
    <meta:user-defined meta:name="DCTERMS.abstract">verwijderen van een muur en aanpassen brandcompartime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IJburglaan 799 1087CL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66</meta:user-defined>
    <meta:user-defined meta:name="OVERHEIDop.GmbID/DC.identifier">gmb-2026-374766</meta:user-defined>
    <meta:user-defined meta:name="OVERHEIDop.versieInformatie"/>
  </office:meta>
</office:document-meta>
</file>