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Meloweg 4, 4569 PG Gra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garage en een tuinkamer aan de woning aanbouwen aan Meloweg 4, 4569 PG Graauw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een garage en een tuinkamer aan de woning aanbouwen aan Meloweg 4, 4569 PG Graauw.</text:p>
            <text:p text:style-name="common-al">
            
          </text:p>
            <text:p text:style-name="common-al">Ons kenmerk is 06771058894.</text:p>
            <text:p text:style-name="common-al">Verzenddatum is 03-08-2026.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47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58894</meta:user-defined>
    <meta:user-defined meta:name="DCTERMS.abstract">Toestemming voor 06771058894 een garage en een tuinkamer aan de woning aanbouwen aan Meloweg 4, 4569 PG Graauw</meta:user-defined>
    <dc:language>nl</dc:language>
    <meta:user-defined meta:name="OVERHEIDop.locatietype/OVERHEIDop.gebiedsmarkering">Punt</meta:user-defined>
    <meta:user-defined meta:name="DC.title">Definitief besluit omgevingsvergunning, Meloweg 4, 4569 PG Graauw</meta:user-defined>
    <meta:user-defined meta:name="OVERHEIDop.datumEindeReactietermijn">2026-09-14</meta:user-defined>
    <meta:user-defined meta:name="OVERHEIDop.terinzageleggingBG">https://www.digitale-inzage.nl/Gemeente%20Hulst/dossier/RHQRIID33U6l_mPatcgFlQ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7</meta:user-defined>
    <meta:user-defined meta:name="OVERHEIDop.GmbID/DC.identifier">gmb-2026-374757</meta:user-defined>
    <meta:user-defined meta:name="OVERHEIDop.versieInformatie"/>
  </office:meta>
</office:document-meta>
</file>