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Perceel WMD01 E 645 in Warmond, het aanpassen en vervangen van de steiger bij de woonboot. Kenmerk Z2026-0000233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aanpassen en vervangen van de steiger bij de woonboot.</text:p>
            <text:p text:style-name="common-al">
            <text:span text:style-name="nadrukcur">Datum ontvangst:</text:span>3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475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37</meta:user-defined>
    <dc:language>nl</dc:language>
    <meta:user-defined meta:name="OVERHEIDop.locatietype/OVERHEIDop.gebiedsmarkering">Vlak</meta:user-defined>
    <meta:user-defined meta:name="DC.title">Nieuwe aanvraag omgevingsvergunning, Perceel WMD01 E 645 in Warmond, het aanpassen en vervangen van de steiger bij de woonboot. Kenmerk Z2026-00002337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50</meta:user-defined>
    <meta:user-defined meta:name="OVERHEIDop.GmbID/DC.identifier">gmb-2026-374750</meta:user-defined>
    <meta:user-defined meta:name="OVERHEIDop.versieInformatie"/>
  </office:meta>
</office:document-meta>
</file>