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ellostraat 17, 4462MD Goes - Besluit op aanvraag Vergunning obstakels op openbare weg voor het plaatsen van een container van 18 tot en met 23 septem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3 augustus 2026 een Vergunning obstakels op openbare weg hebben verleend voor het plaatsen van een container van 18 tot en met 23 september 2026 op de locatie Cellostraat 17, 4462MD Goes. Het besluit is geregistreerd onder nummer Z2026-00005438.</text:p>
            <text:p text:style-name="common-al">
            <text:span text:style-name="nadrukvet">Procedure</text:span>
          </text:p>
            <text:p text:style-name="common-al">Tegen een verleende vergunning kunnen belanghebbenden tot en met 14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7474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4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4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438</meta:user-defined>
    <meta:user-defined meta:name="DCTERMS.abstract">Cellostraat 17, 4462MD Goes - Besluit op aanvraag Vergunning obstakels op openbare weg voor het plaatsen van een container van 18 tot en met 23 september 2026</meta:user-defined>
    <dc:language>nl</dc:language>
    <meta:user-defined meta:name="OVERHEIDop.locatietype/OVERHEIDop.gebiedsmarkering">Punt</meta:user-defined>
    <meta:user-defined meta:name="DC.title">Cellostraat 17, 4462MD Goes - Besluit op aanvraag Vergunning obstakels op openbare weg voor het plaatsen van een container van 18 tot en met 23 september 2026</meta:user-defined>
    <meta:user-defined meta:name="DCTERMS.W3CDTF/DCTERMS.available">2026-08-05</meta:user-defined>
    <meta:user-defined meta:name="DCTERMS.W3CDTF/OVERHEIDop.jaargang">2026</meta:user-defined>
    <meta:user-defined meta:name="OVERHEIDop.publicationIssue">374746</meta:user-defined>
    <meta:user-defined meta:name="OVERHEIDop.GmbID/DC.identifier">gmb-2026-374746</meta:user-defined>
    <meta:user-defined meta:name="OVERHEIDop.versieInformatie"/>
  </office:meta>
</office:document-meta>
</file>