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ing bouwstoffen voor het toepassen van grond of baggerspecie op de locatie Vaassenseweg 41, 7397NL Nij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8 juni 2026</text:p>
            <text:p text:style-name="common-al">Kenmerk: Z2026-00001451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474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4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4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51</meta:user-defined>
    <meta:user-defined meta:name="DCTERMS.abstract">Vaassenseweg 41, 7397NL Nijbroek</meta:user-defined>
    <dc:language>nl</dc:language>
    <meta:user-defined meta:name="OVERHEIDop.locatietype/OVERHEIDop.gebiedsmarkering">Punt</meta:user-defined>
    <meta:user-defined meta:name="DC.title">Melding toepassing bouwstoffen voor het toepassen van grond of baggerspecie op de locatie Vaassenseweg 41, 7397NL Nijbr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43</meta:user-defined>
    <meta:user-defined meta:name="OVERHEIDop.GmbID/DC.identifier">gmb-2026-374743</meta:user-defined>
    <meta:user-defined meta:name="OVERHEIDop.versieInformatie"/>
  </office:meta>
</office:document-meta>
</file>