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Brand Dirk Ochsepark 1087H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ijdelijk plaatsen van een aanhanger met aggregaat ten behoeve van de tijdelijke telecommunicatiemast</text:p>
            <text:p text:style-name="common-al">Besluit: buiten behandeling gesteld</text:p>
            <text:p text:style-name="common-al">Besluit verzonden op: 03-08-2026</text:p>
            <text:p text:style-name="common-al">Zaakadres: Brand Dirk Ochsepark 1087HC Amsterdam</text:p>
            <text:p text:style-name="common-al">Zaaknummer: Z2026-019312</text:p>
            <text:p text:style-name="common-al">DSO-nummer: 202605010015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931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312</meta:user-defined>
    <meta:user-defined meta:name="DCTERMS.abstract">tijdelijk plaatsen van een aanhanger met aggregaat ten behoeve van de tijdelijke telecommunicatiemas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buiten behandeling gesteld Brand Dirk Ochsepark 1087HC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40</meta:user-defined>
    <meta:user-defined meta:name="OVERHEIDop.GmbID/DC.identifier">gmb-2026-374740</meta:user-defined>
    <meta:user-defined meta:name="OVERHEIDop.versieInformatie"/>
  </office:meta>
</office:document-meta>
</file>