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vergunning voor het nieuwbouwen van appartementen en woningen, Oude Boogaert 2 t/m 2C, Molenlaan 1 t/m 1Z (excl.1I, 1J, 1O) in Yerse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imerswaal heeft een aanvraag voor een omgevingsvergunning ontvangen. De vergunning is aangevraagd voor het nieuwbouwen van appartementen en woningen op het adres Oude Boogaert 2 t/m 2C, Molenlaan 1 t/m 1Z (excl.1I, 1J, 1O) in Yerseke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  <text:list-item text:style-override="id1-3-2-1-1-2-4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zaaknummer Z2026-000615.</text:p>
            <text:p text:style-name="common-al">
            <text:span text:style-name="nadrukvet">Waarom publiceert de gemeente Reimerswaal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Reimerswaal u weten dat er misschien iets verandert in uw omgeving. Dan kunt u op tijd reageren als u het hier niet mee eens bent.</text:p>
            <text:p text:style-name="common-al">
            <text:span text:style-name="nadrukvet">Wanneer neemt de gemeente Reimerswaal een besluit over de aanvraag van de vergunning?</text:span>
          </text:p>
            <text:p text:style-name="common-al">De gemeente Reimerswaal heeft de aanvraag voor een vergunning ontvangen op 12 juni 2026. De gemeente Reimerswaal neemt daarover waarschijnlijk uiterlijk 7 augustus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13 39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747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eimers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615</meta:user-defined>
    <meta:user-defined meta:name="DCTERMS.abstract">Voor: het nieuwbouwen van appartementen en woningen. Locatie: Oude Boogaert 2 t/m 2C, Molenlaan 1 t/m 1Z (excl.1I, 1J, 1O) in Yerseke. Datum ontvangst: 12 juni 2026.</meta:user-defined>
    <dc:language>nl</dc:language>
    <meta:user-defined meta:name="OVERHEIDop.locatietype/OVERHEIDop.gebiedsmarkering">Punt</meta:user-defined>
    <meta:user-defined meta:name="DC.title">Ingediende aanvraag vergunning voor het nieuwbouwen van appartementen en woningen, Oude Boogaert 2 t/m 2C, Molenlaan 1 t/m 1Z (excl.1I, 1J, 1O) in Yersek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39</meta:user-defined>
    <meta:user-defined meta:name="OVERHEIDop.GmbID/DC.identifier">gmb-2026-374739</meta:user-defined>
    <meta:user-defined meta:name="OVERHEIDop.versieInformatie"/>
  </office:meta>
</office:document-meta>
</file>