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Fraunhoferstraat 11-1 1098L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3 onzelfstandige woonruimten</text:p>
            <text:p text:style-name="common-al">Zaakadres: Fraunhoferstraat 11-1 1098LN Amsterdam</text:p>
            <text:p text:style-name="common-al">Datum ontvangst: 30-07-2026</text:p>
            <text:p text:style-name="common-al">Zaaknummer: Z2026-033938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7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938</meta:user-defined>
    <meta:user-defined meta:name="DCTERMS.abstract">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Aanvraag omzettingsvergunning Fraunhoferstraat 11-1 1098LN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37</meta:user-defined>
    <meta:user-defined meta:name="OVERHEIDop.GmbID/DC.identifier">gmb-2026-374737</meta:user-defined>
    <meta:user-defined meta:name="OVERHEIDop.versieInformatie"/>
  </office:meta>
</office:document-meta>
</file>