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an Diemenstraat 410 1013CR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plateaulift bij de publieksingang van het rijksmonument</text:p>
            <text:p text:style-name="common-al">Zaakadres: Van Diemenstraat 410 1013CR Amsterdam</text:p>
            <text:p text:style-name="common-al">Datum ontvangst: 15-07-2026</text:p>
            <text:p text:style-name="common-al">Zaaknummer: Z2026-031418</text:p>
            <text:p text:style-name="common-al">DSO-nummer: 2026071501386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73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3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3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1418</meta:user-defined>
    <meta:user-defined meta:name="DCTERMS.abstract">realiseren van een plateaulift bij de publieksingang van het rijksmonumen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an Diemenstraat 410 1013CR Amster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735</meta:user-defined>
    <meta:user-defined meta:name="OVERHEIDop.GmbID/DC.identifier">gmb-2026-374735</meta:user-defined>
    <meta:user-defined meta:name="OVERHEIDop.versieInformatie"/>
  </office:meta>
</office:document-meta>
</file>