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wijziging op reeds verleende vergunning Zuivelfabriek aan de Ten Darperweg 82 te Wap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Ten Darperweg 82, 7983 KN Wapse, voor wijziging op reeds verleende vergunning Zuivelfabriek (aanvraagdatum 27-07-2026, zaaknummer 170150439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47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0439</meta:user-defined>
    <dc:language>nl</dc:language>
    <meta:user-defined meta:name="OVERHEIDop.locatietype/OVERHEIDop.gebiedsmarkering">Punt</meta:user-defined>
    <meta:user-defined meta:name="DC.title">Aangevraagde omgevingsvergunning voor wijziging op reeds verleende vergunning Zuivelfabriek aan de Ten Darperweg 82 te Wapse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31</meta:user-defined>
    <meta:user-defined meta:name="OVERHEIDop.GmbID/DC.identifier">gmb-2026-374731</meta:user-defined>
    <meta:user-defined meta:name="OVERHEIDop.versieInformatie"/>
  </office:meta>
</office:document-meta>
</file>