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en uitbreiden van de woning aan Klarensweg 10, 8161RW Epe (143174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verbouwen en uitbreiden van de woning aan Klarensweg 10, 8161RW Epe.</text:p>
            <text:p text:style-name="common-al">Datum besluit: 03-08-2026.</text:p>
            <text:p text:style-name="common-al">Zaaknummer: 1431746.</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47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242</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verbouwen en uitbreiden van de woning aan Klarensweg 10, 8161RW Epe (1431746)</meta:user-defined>
    <meta:user-defined meta:name="DCTERMS.W3CDTF/DCTERMS.available">2026-08-05</meta:user-defined>
    <meta:user-defined meta:name="DCTERMS.W3CDTF/OVERHEIDop.jaargang">2026</meta:user-defined>
    <meta:user-defined meta:name="OVERHEIDop.publicationIssue">374730</meta:user-defined>
    <meta:user-defined meta:name="OVERHEIDop.GmbID/DC.identifier">gmb-2026-374730</meta:user-defined>
    <meta:user-defined meta:name="OVERHEIDop.versieInformatie"/>
  </office:meta>
</office:document-meta>
</file>