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Huisvestingswet - huisvestingsverordening, tijdelijke verhuur woningen aan het Vuurdoornplein 4A, 4B, 4C en 8 in Heng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 augustus 2026 een besluit genomen op de aanvraag met zaaknummer Z2026-00002874 voor de tijdelijke verhuur van woningen op locatie Vuurdoornplein 4A, 4B, 4C en 8 in Hengelo voor de periode van <text:span text:style-name="nadrukvet">3 augustus 2026 t/m 3 augustus 2031</text:span>. De vergunning is akkoord en verzonden op de besluitdatum. Het besluit betreft de volgende onderdelen:</text:p>
            <text:list text:style-name="id1-3-2-1-1-2">
              <text:list-item text:style-override="id1-3-2-1-1-2-1">
                <text:number>•</text:number>
                <text:p text:style-name="al">Tijdelijke verhuur van woning</text:p>
              </text:list-item>
            </text:list>
            <text:p text:style-name="common-al">
            <text:span text:style-name="nadrukvet">Inzien en bezwaar</text:span>
          </text:p>
            <text:p text:style-name="last-al">U kunt de desbetreffende stukken gedurende zes weken op afspraak inzien bij team VTH Leefomgeving in het stadhuis aan het Burgemeester van der Dussenplein 1. Tegen dit besluit kunt u desgewenst, gedurende zes weken na de datum van verzending van dit besluit,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7472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7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ngelo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2874</meta:user-defined>
    <meta:user-defined meta:name="DCTERMS.abstract">Betreft: Beschikking op aanvraag op locatie Vuurdoornplein 4A, 4B, 4C en 8 in Hengelo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besluit op Huisvestingswet - huisvestingsverordening, tijdelijke verhuur woningen aan het Vuurdoornplein 4A, 4B, 4C en 8 in Hengelo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728</meta:user-defined>
    <meta:user-defined meta:name="OVERHEIDop.GmbID/DC.identifier">gmb-2026-374728</meta:user-defined>
    <meta:user-defined meta:name="OVERHEIDop.versieInformatie"/>
  </office:meta>
</office:document-meta>
</file>