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verbouwen van zes woningen naar twaalf wooneenheden, aan Ruitershofje huisnummers 8 tot en met 13, 7201 BW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verbouwen van zes woningen naar twaalf wooneenheden</text:p>
            <text:p text:style-name="common-al">- <text:span text:style-name="nadrukvet">Locatie: </text:span>Ruitershofje huisnummers 8 tot en met 13, 7201 BW Zutphen</text:p>
            <text:p text:style-name="common-al">Gegevens van de aanvraag:</text:p>
            <text:p text:style-name="common-al">- <text:span text:style-name="nadrukvet">Datum ingekomen:</text:span> 03-08-2026</text:p>
            <text:p text:style-name="common-al">- <text:span text:style-name="nadrukvet">Zaaknummer:</text:span> 1338654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472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8654</meta:user-defined>
    <meta:user-defined meta:name="DCTERMS.abstract">het verbouwen van zes woningen naar twaalf wooneenheden</meta:user-defined>
    <dc:language>nl</dc:language>
    <meta:user-defined meta:name="OVERHEIDop.locatietype/OVERHEIDop.gebiedsmarkering">Vlak</meta:user-defined>
    <meta:user-defined meta:name="DC.title">Aanvraag omgevingsvergunning voor, het verbouwen van zes woningen naar twaalf wooneenheden, aan Ruitershofje huisnummers 8 tot en met 13, 7201 BW Zutph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22</meta:user-defined>
    <meta:user-defined meta:name="OVERHEIDop.GmbID/DC.identifier">gmb-2026-374722</meta:user-defined>
    <meta:user-defined meta:name="OVERHEIDop.versieInformatie"/>
  </office:meta>
</office:document-meta>
</file>