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plaatsing van container om inventaris in op te slaan aan de Wandelbosweg 89 te Havelt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Wandelbosweg 89, 7971 AA Havelte, voor plaatsing van container om inventaris in op te slaan (aanvraagdatum 27-07-2026, zaaknummer 170150427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7472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2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2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70150427</meta:user-defined>
    <dc:language>nl</dc:language>
    <meta:user-defined meta:name="OVERHEIDop.locatietype/OVERHEIDop.gebiedsmarkering">Punt</meta:user-defined>
    <meta:user-defined meta:name="DC.title">Aangevraagde omgevingsvergunning voor plaatsing van container om inventaris in op te slaan aan de Wandelbosweg 89 te Havelte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21</meta:user-defined>
    <meta:user-defined meta:name="OVERHEIDop.GmbID/DC.identifier">gmb-2026-374721</meta:user-defined>
    <meta:user-defined meta:name="OVERHEIDop.versieInformatie"/>
  </office:meta>
</office:document-meta>
</file>