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Fred. Roeskestraat 84, Amsterdam - Wijzigen van een windverband - A.G. van Bladeren Aannemingsbedrijf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wijzigen van een windverband op de 4de verdieping van het Geert Grote College Amsterdam. Een windverband zorgt voor de stabiliteit van een staalconstructie. </text:p>
            <text:p text:style-name="common-al">Aanvrager: A.G. van Bladeren Aannemingsbedrijf B.V.</text:p>
            <text:p text:style-name="common-al">Zaaknummer: OD2026-0048080</text:p>
            <text:p text:style-name="common-al">DSO nummer: 2026072400053</text:p>
            <text:p text:style-name="common-al">Ontvangstdatum aanvraag: 24-07-2026</text:p>
            <text:p text:style-name="common-al">Namens: Gemeente Amsterdam</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472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2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2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8080</meta:user-defined>
    <meta:user-defined meta:name="DCTERMS.abstract">het wijzigen van een windverband  op de 4de verdieping</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Fred. Roeskestraat 84, Amsterdam - Wijzigen van een windverband - A.G. van Bladeren Aannemingsbedrijf B.V.</meta:user-defined>
    <meta:user-defined meta:name="DCTERMS.W3CDTF/DCTERMS.available">2026-08-05</meta:user-defined>
    <meta:user-defined meta:name="DCTERMS.W3CDTF/OVERHEIDop.jaargang">2026</meta:user-defined>
    <meta:user-defined meta:name="OVERHEIDop.publicationIssue">374720</meta:user-defined>
    <meta:user-defined meta:name="OVERHEIDop.GmbID/DC.identifier">gmb-2026-374720</meta:user-defined>
    <meta:user-defined meta:name="OVERHEIDop.versieInformatie"/>
  </office:meta>
</office:document-meta>
</file>