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ethovenlaan 33, 4462JC Goes - Besluit op aanvraag Vergunning obstakels op openbare weg voor het plaatsen van een bouwafvalcontainer 19 september tot en met 30 oktober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31 juli 2026 een Vergunning obstakels op openbare weg hebben verleend voor het plaatsen van een bouwafvalcontainer 19 september tot en met 30 oktober 2026 op de locatie Beethovenlaan 33, 4462JC Goes. Het besluit is geregistreerd onder nummer Z2026-00005422.</text:p>
            <text:p text:style-name="common-al">
            <text:span text:style-name="nadrukvet">Procedure</text:span>
          </text:p>
            <text:p text:style-name="common-al">Tegen een verleende vergunning kunnen belanghebbenden tot en met 14 september 2026 een (gemotiveerd) bezwaarschrift indienen bij het college van burgemeester en wethouders, Postbus 2118, 4460 MC Goes. Het indienen van een bezwaarschrift schorst de werking van het besluit niet. Wel kan een belanghebbende die bezwaar heeft gemaakt, de voorzieningenrechter van de Rechtbank Zeeland-West-Brabant, Team Bestuursrecht, Postbus 90006, 4800 PA Breda, verzoeken een voorlopige voorziening te treffen, indien onverwijlde spoed, gelet op de betrokken belangen, dat vereist. Voor een dergelijk verzoek is griffierecht verschuldigd.Voor meer informatie over de procedure kunt u contact opnemen via vergunningen@goes.nl of telefoonnummer (0113) 249 7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7471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1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1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Goes</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5422</meta:user-defined>
    <meta:user-defined meta:name="DCTERMS.abstract">Beethovenlaan 33, 4462JC Goes - Besluit op aanvraag Vergunning obstakels op openbare weg voor het plaatsen van een bouwafvalcontainer 19 september tot en met 30 oktober 2026</meta:user-defined>
    <dc:language>nl</dc:language>
    <meta:user-defined meta:name="OVERHEIDop.locatietype/OVERHEIDop.gebiedsmarkering">Punt</meta:user-defined>
    <meta:user-defined meta:name="DC.title">Beethovenlaan 33, 4462JC Goes - Besluit op aanvraag Vergunning obstakels op openbare weg voor het plaatsen van een bouwafvalcontainer 19 september tot en met 30 oktober 2026</meta:user-defined>
    <meta:user-defined meta:name="DCTERMS.W3CDTF/DCTERMS.available">2026-08-05</meta:user-defined>
    <meta:user-defined meta:name="DCTERMS.W3CDTF/OVERHEIDop.jaargang">2026</meta:user-defined>
    <meta:user-defined meta:name="OVERHEIDop.publicationIssue">374710</meta:user-defined>
    <meta:user-defined meta:name="OVERHEIDop.GmbID/DC.identifier">gmb-2026-374710</meta:user-defined>
    <meta:user-defined meta:name="OVERHEIDop.versieInformatie"/>
  </office:meta>
</office:document-meta>
</file>