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huur omgebouwde kippenschuur als vakantiewoning aan de Kerkhoflaan 7 te Vled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Kerkhoflaan 7, 8381 BB Vledder, voor verhuur van een omgebouwde kippenschuur als vakantiewoning (aanvraagdatum 26-07-2026, zaaknummer 170150005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47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7015000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verhuur omgebouwde kippenschuur als vakantiewoning aan de Kerkhoflaan 7 te Vledd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09</meta:user-defined>
    <meta:user-defined meta:name="OVERHEIDop.GmbID/DC.identifier">gmb-2026-374709</meta:user-defined>
    <meta:user-defined meta:name="OVERHEIDop.versieInformatie"/>
  </office:meta>
</office:document-meta>
</file>