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Klein Groningen 7A, 9241HS Wijnje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ni 2026 heeft de gemeente een melding ontvangen voor activiteiten waarvoor geen vergunningplicht geldt op de locatie Klein Groningen 7A, 9241HS Wijnjewoude. De melding is geregistreerd onder zaaknummer Z2026-00004039. De melding betreft:</text:p>
            <text:p text:style-name="common-al">Gesloten bodemenergiesyste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47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039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Klein Groningen 7A, 9241HS Wijnjewou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01</meta:user-defined>
    <meta:user-defined meta:name="OVERHEIDop.GmbID/DC.identifier">gmb-2026-374701</meta:user-defined>
    <meta:user-defined meta:name="OVERHEIDop.versieInformatie"/>
  </office:meta>
</office:document-meta>
</file>