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De Zaag 2 in Krimpen aan de Lek (zonneparkterrei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 juli 2026 heeft de Omgevingsdienst Midden-Holland (ODMH) namens de gemeente Krimpenerwaard een melding ontvangen voor de Zaag 2 te Krimpen aan de Lek (zonneparkterrein).</text:p>
            <text:p text:style-name="common-al">Het gaat om de milieubelastende activiteit "graven in bodem met een kwaliteit boven de interventiewaarde bodemkwaliteit". Het doel van de melding is een wadi aan te leggen.</text:p>
            <text:p text:style-name="common-al">De melding heeft kenmerk 2026-00019097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7469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9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9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9097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De Zaag 2 in Krimpen aan de Lek (zonneparkterrein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93</meta:user-defined>
    <meta:user-defined meta:name="OVERHEIDop.GmbID/DC.identifier">gmb-2026-374693</meta:user-defined>
    <meta:user-defined meta:name="OVERHEIDop.versieInformatie"/>
  </office:meta>
</office:document-meta>
</file>