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ieuwendijk 40-1 1012M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de indeling met vormen van 2 extra zelfstandige woonruimten, van het gebouw</text:p>
            <text:p text:style-name="common-al">Zaakadres: Nieuwendijk 40-1 1012ML Amsterdam</text:p>
            <text:p text:style-name="common-al">Datum ontvangst: 18-06-2026</text:p>
            <text:p text:style-name="common-al">Zaaknummer: Z2026-027101</text:p>
            <text:p text:style-name="common-al">DSO-nummer: 202606180186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69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9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9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101</meta:user-defined>
    <meta:user-defined meta:name="DCTERMS.abstract">veranderen van de indeling met vormen van 2 extra zelfstandige woonruimten, van het 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Nieuwendijk 40-1 1012ML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91</meta:user-defined>
    <meta:user-defined meta:name="OVERHEIDop.GmbID/DC.identifier">gmb-2026-374691</meta:user-defined>
    <meta:user-defined meta:name="OVERHEIDop.versieInformatie"/>
  </office:meta>
</office:document-meta>
</file>