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4 augustus 2026 tot en met 5 augustus 2026 ter hoogte van Vrijheidsplantsoen 41, 1447XW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ugustus 2026 heeft de gemeente een melding plaatsen container van 4 augustus 2026 tot en met 5 augustus 2026 ter hoogte van Vrijheidsplantsoen 41, 1447XW Purmerend ontvangen. De melding is geregistreerd onder zaaknummer Z2026-00003227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46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227</meta:user-defined>
    <meta:user-defined meta:name="DCTERMS.abstract">Betreft: melding op locatie Vrijheidsplantsoen thv nr 41, 1447XW Purmerend</meta:user-defined>
    <dc:language>nl</dc:language>
    <meta:user-defined meta:name="OVERHEIDop.locatietype/OVERHEIDop.gebiedsmarkering">Vlak</meta:user-defined>
    <meta:user-defined meta:name="DC.title">Melding plaatsen container van 4 augustus 2026 tot en met 5 augustus 2026 ter hoogte van Vrijheidsplantsoen 41, 1447XW Purmere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90</meta:user-defined>
    <meta:user-defined meta:name="OVERHEIDop.GmbID/DC.identifier">gmb-2026-374690</meta:user-defined>
    <meta:user-defined meta:name="OVERHEIDop.versieInformatie"/>
  </office:meta>
</office:document-meta>
</file>