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omgevingsvergunning Havenweg 32, 9909AZ Sp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heeft de gemeente Eemsdelta besloten om de beslistermijn van de aanvraag met zaaknummer Z2026-00003030 voor het plaatsen van een chalet ten behoeve van tijdelijke huisvesting op de locatie Havenweg 32, 9909AZ Spijk te verlengen voor een periode van maximaal 6 weken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468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8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8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030</meta:user-defined>
    <meta:user-defined meta:name="DCTERMS.abstract">Kennisgeving verlenging beslistermijn voor het plaatsen van een chalet ten behoeve van tijdelijke huisvesting op de locatie Havenweg 32, 9909AZ Spijk 3 augustus 2026.</meta:user-defined>
    <dc:language>nl</dc:language>
    <meta:user-defined meta:name="OVERHEIDop.locatietype/OVERHEIDop.gebiedsmarkering">Punt</meta:user-defined>
    <meta:user-defined meta:name="DC.title">Kennisgeving verlenging beslistermijn omgevingsvergunning Havenweg 32, 9909AZ Spij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4686</meta:user-defined>
    <meta:user-defined meta:name="OVERHEIDop.GmbID/DC.identifier">gmb-2026-374686</meta:user-defined>
    <meta:user-defined meta:name="OVERHEIDop.versieInformatie"/>
  </office:meta>
</office:document-meta>
</file>