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31 juli 2026 tot en met 4 augustus 2026 ter hoogte van Schoffelstraat 32, 1445J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de gemeente een melding plaatsen container van 31 juli 2026 tot en met 4 augustus 2026 ter hoogte van Schoffelstraat 32, 1445JE Purmerend ontvangen. De melding is geregistreerd onder zaaknummer Z2026-00003225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746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225</meta:user-defined>
    <meta:user-defined meta:name="DCTERMS.abstract">Betreft: melding op locatie Schoffelstraat thv nr 32, 1445JE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plaatsen container van 31 juli 2026 tot en met 4 augustus 2026 ter hoogte van Schoffelstraat 32, 1445JE Purmere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81</meta:user-defined>
    <meta:user-defined meta:name="OVERHEIDop.GmbID/DC.identifier">gmb-2026-374681</meta:user-defined>
    <meta:user-defined meta:name="OVERHEIDop.versieInformatie"/>
  </office:meta>
</office:document-meta>
</file>