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Lisserdijk t.h.v. de Kaagbrug/A44, Buitenkaag - Tijdelijke verlegging Lisserdijk - Combinatie A44</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de tijdelijke verlegging van de Lisserdijk ten behoeve van de werkruimte voor de vernieuwing van de Kaagbrug (A44)</text:p>
            <text:p text:style-name="common-al">Aanvrager: Combinatie A44</text:p>
            <text:p text:style-name="common-al">Zaaknummer: OD2026-0044389</text:p>
            <text:p text:style-name="common-al">DSO nummer: 2026070701600</text:p>
            <text:p text:style-name="common-al">Ontvangstdatum aanvraag: 07-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468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8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8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4389</meta:user-defined>
    <meta:user-defined meta:name="DCTERMS.abstract">de tijdelijke verlegging van de Lisserdijk ten behoeve van de werkruimte voor de vernieuwing van de Kaagbrug (A44)</meta:user-defined>
    <dc:language>nl</dc:language>
    <meta:user-defined meta:name="OVERHEIDop.locatietype/OVERHEIDop.gebiedsmarkering">Vlak</meta:user-defined>
    <meta:user-defined meta:name="DC.title">Aanvraag vergunning ontvangen - Lisserdijk t.h.v. de Kaagbrug/A44, Buitenkaag - Tijdelijke verlegging Lisserdijk - Combinatie A44</meta:user-defined>
    <meta:user-defined meta:name="DCTERMS.W3CDTF/DCTERMS.available">2026-08-05</meta:user-defined>
    <meta:user-defined meta:name="DCTERMS.W3CDTF/OVERHEIDop.jaargang">2026</meta:user-defined>
    <meta:user-defined meta:name="OVERHEIDop.publicationIssue">374680</meta:user-defined>
    <meta:user-defined meta:name="OVERHEIDop.GmbID/DC.identifier">gmb-2026-374680</meta:user-defined>
    <meta:user-defined meta:name="OVERHEIDop.versieInformatie"/>
  </office:meta>
</office:document-meta>
</file>