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3398, Strijp-S Bouwveld V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3398 </text:p>
            <text:p text:style-name="common-al"> Omschrijving: plaatsen van 227 woningen en commerciële ruimt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Strijp-S Bouwveld V Eindhoven  </text:p>
              </text:list-item>
            </text:list>
            <text:p text:style-name="common-al"> Soort aanvraag: Bouwactiviteit (bouwtechnisch deel),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67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398</meta:user-defined>
    <meta:user-defined meta:name="DCTERMS.abstract">plaatsen van 227 woningen en commerciële ruimten</meta:user-defined>
    <dc:language>nl</dc:language>
    <meta:user-defined meta:name="OVERHEIDop.locatietype/OVERHEIDop.gebiedsmarkering">Vlak</meta:user-defined>
    <meta:user-defined meta:name="DC.title">Verlenging termijn omgevingsvergunning: EHV-ZP2026-003398, Strijp-S Bouwveld V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76</meta:user-defined>
    <meta:user-defined meta:name="OVERHEIDop.GmbID/DC.identifier">gmb-2026-374676</meta:user-defined>
    <meta:user-defined meta:name="OVERHEIDop.versieInformatie"/>
  </office:meta>
</office:document-meta>
</file>